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3c30f9d00a2a1cf2cabc0a9db413db.png"/>
  <manifest:file-entry manifest:media-type="image/png" manifest:full-path="Pictures/c86ee27aea62ac64767c477b704c6e32.png"/>
  <manifest:file-entry manifest:media-type="image/png" manifest:full-path="Pictures/1ca65f1162559222549620226f3674b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training:preparacionprogramacionesp32"/><text:bookmark-start text:name="__RefHeading___preparacion_entorno_de_programacion_del_esp32_1"/><text:bookmark-start text:name="preparacion_entorno_de_programacion_del_esp32"/>Preparacion entorno de programacion del ESP32<text:bookmark-end text:name="__RefHeading___preparacion_entorno_de_programacion_del_esp32_1"/><text:bookmark-end text:name="preparacion_entorno_de_programacion_del_esp32"/></text:h>
      <text:h text:style-name="Heading_20_1" text:outline-level="1"><text:bookmark-start text:name="__RefHeading___preparacion_del_entorno_2"/><text:bookmark-start text:name="preparacion_del_entorno"/>Preparación del entorno<text:bookmark-end text:name="__RefHeading___preparacion_del_entorno_2"/><text:bookmark-end text:name="preparacion_del_entorno"/></text:h>
      <text:p text:style-name="Text_20_body">La siguiente descripción de una instalación ha sido llevada a cabo en un sistema operativo Linux, concretamente en la distribución Ubuntu 20.04. En el caso de Windows, quizá sean necesarios otros pasos.</text:p>
      <text:h text:style-name="Heading_20_2" text:outline-level="2"><text:bookmark-start text:name="__RefHeading___instalacion_ide_arduino_3"/><text:bookmark-start text:name="instalacion_ide_arduino"/>Instalación IDE arduino<text:bookmark-end text:name="__RefHeading___instalacion_ide_arduino_3"/><text:bookmark-end text:name="instalacion_ide_arduino"/></text:h>
      <text:p text:style-name="Text_20_body">Una de las maneras de programar la placa ESP32 es usando el IDE de arduino. Para ello, acceder a <text:a xlink:type="simple" xlink:href="https://docs.arduino.cc/software/ide-v1/tutorials/Linux" text:style-name="Internet_20_link" text:visited-style-name="Visited_20_Internet_20_Link">https://docs.arduino.cc/software/ide-v1/tutorials/Linux</text:a>  y descargar la versión deseada. Una vez extraído el fichero descargado, ejecutar como super usuario el script install.sh.</text:p>
      <text:h text:style-name="Heading_20_2" text:outline-level="2"><text:bookmark-start text:name="__RefHeading___configuracion_para_la_programacion_del_esp32_4"/><text:bookmark-start text:name="configuracion_para_la_programacion_del_esp32"/>Configuración para la programación del ESP32<text:bookmark-end text:name="__RefHeading___configuracion_para_la_programacion_del_esp32_4"/><text:bookmark-end text:name="configuracion_para_la_programacion_del_esp32"/></text:h>
      <text:p text:style-name="Text_20_body">Para poder usar el IDE con el ESP32, es necesario acceder a preferencias y en Gestor de URLs adicionales de tarjetas copias la siguiente URL <text:a xlink:type="simple" xlink:href="https://raw.githubusercontent.com/espressif/arduino-esp32/gh-pages/package_esp32_index.json" text:style-name="Internet_20_link" text:visited-style-name="Visited_20_Internet_20_Link">https://raw.githubusercontent.com/espressif/arduino-esp32/gh-pages/package_esp32_index.json</text:a></text:p>
      <text:p text:style-name="Text_20_body"><draw:frame draw:style-name="media" draw:name="gestorurlarduino.png Legend" text:anchor-type="as-char" draw:z-index="0" svg:width="24.500416666667cm" style:rel-width="100%"><draw:text-box><text:p text:style-name="legendcenter"><draw:frame draw:style-name="media" draw:name="gestorurlarduino.png" text:anchor-type="as-char" draw:z-index="0" svg:width="24.500416666667cm" style:rel-width="100%" svg:height="17.78cm" style:rel-height="scale"><draw:image xlink:href="Pictures/8b3c30f9d00a2a1cf2cabc0a9db413db.png" xlink:type="simple" xlink:show="embed" xlink:actuate="onLoad"/></draw:frame>gestorurlarduino.png</text:p></draw:text-box></draw:frame></text:p>
      <text:p text:style-name="Text_20_body">Pulsamos el botón ok, en el apartado de herramientas, placas, seleccionamos el administrador de placas (board manager), buscamos por esp32 y lo instalamos. Una vez instalado, en el apartado de placas debe aparecer ESP32 Arduino y dentro de ese apartado seleccionamos nuestra placa en concreto (en el caso de la placa ESP32 ESP-WROOM-32 NodeMCU v2 la opcion ESP32 DEV Module ha funcionado correctamente). 
<draw:frame draw:style-name="media" draw:name="boardmanageresp32.png Legend" text:anchor-type="as-char" draw:z-index="0" svg:width="27.648958333333cm" style:rel-width="100%"><draw:text-box><text:p text:style-name="legendcenter"><draw:frame draw:style-name="media" draw:name="boardmanageresp32.png" text:anchor-type="as-char" draw:z-index="1" svg:width="27.648958333333cm" style:rel-width="100%" svg:height="15.478125cm" style:rel-height="scale"><draw:image xlink:href="Pictures/c86ee27aea62ac64767c477b704c6e32.png" xlink:type="simple" xlink:show="embed" xlink:actuate="onLoad"/></draw:frame>boardmanageresp32.png</text:p></draw:text-box></draw:frame></text:p>
      <text:p text:style-name="Text_20_body">Una vez esté seleccionado, para testear el funcionamiento es interesante probar un hola mundo. Para ello, copiamos este código y lo ejecutamos.</text:p>
      <text:p text:style-name="Preformatted_20_Text"><text:line-break/>void setup() { <text:line-break/><text:s text:c="2"/>Serial.begin(115200); <text:line-break/>}<text:line-break/><text:line-break/>void loop() {<text:line-break/><text:s text:c="2"/>Serial.println("Hello from DFRobot ESP-WROOM-32"); <text:line-break/><text:s text:c="2"/>delay(1000); <text:line-break/>}</text:p>
      <text:h text:style-name="Heading_20_2" text:outline-level="2"><text:bookmark-start text:name="__RefHeading___resolucion_de_errores_5"/><text:bookmark-start text:name="resolucion_de_errores"/>Resolución de errores<text:bookmark-end text:name="__RefHeading___resolucion_de_errores_5"/><text:bookmark-end text:name="resolucion_de_errores"/></text:h>
      <text:p text:style-name="Text_20_body">Si aparece un error de compilación indicando <text:span text:style-name="Emphasis">ImportError: No module named serial</text:span> significa que hay un problema la librería pyserial de python. Si tras instalarla con<text:line-break/><text:span text:style-name="Source_20_Text">
Pip install pyserial  
</text:span></text:p>
      <text:p text:style-name="Text_20_body">el problema persiste, puede ser un problema respecto a la version de python y sus librerias. Una solucion es ejecutar el comando<text:line-break/></text:p>
      <text:p text:style-name="Text_20_body"><text:span text:style-name="Source_20_Text">
sudo apt install python-is-python3 
</text:span></text:p>
      <text:p text:style-name="Text_20_body">Una vez hecho esto, ya debería poderse compilar el programa sin problema. A la hora de subir el programa a la placa, puede aparecer el siguiente error.</text:p>
      <text:p text:style-name="Text_20_body"><text:span text:style-name="Source_20_Text">
Permission denied on /dev/ttyXXX 
</text:span></text:p>
      <text:p text:style-name="Text_20_body">Para solucionarlo, hay que consultar la terminal y localizar el grupo al que pertenece el puerto con<text:line-break/></text:p>
      <text:p text:style-name="Text_20_body"><text:span text:style-name="Source_20_Text">
ls -l /dev/ttyXXX 
</text:span></text:p>
      <text:p text:style-name="Text_20_body">Obteniendo algo como lo siguiente </text:p>
      <text:p text:style-name="Preformatted_20_Text"><text:line-break/>crw-rw---- 1 root dialout 188, 0 5 apr 23.01 ttyACM0 </text:p>
      <text:p text:style-name="Text_20_body">Para añadir nuestro usuario al grupo ejecutamos el comando </text:p>
      <text:p text:style-name="Text_20_body"><text:span text:style-name="Source_20_Text">
sudo usermod -a -G dialout &lt;username&gt; 
</text:span></text:p>
      <text:p text:style-name="Text_20_body">Otra opcion es ejecutar el comando </text:p>
      <text:p text:style-name="Text_20_body"><text:span text:style-name="Source_20_Text">
sudo chmod a+rw /dev/ttyXXX 
</text:span></text:p>
      <text:p text:style-name="Text_20_body">Con esto, ya se debería subir el programa de prueba a la placa ESP32. Para consultar la salida, abrir el monitor serie y poner los baudios al número indicado en el Serial.begin, en este caso 115200. </text:p>
      <text:h text:style-name="Heading_20_2" text:outline-level="2"><text:bookmark-start text:name="__RefHeading___deteccion_del_dispositivo_conectado_por_bus_i2c_6"/><text:bookmark-start text:name="deteccion_del_dispositivo_conectado_por_bus_i2c"/>Detección del dispositivo conectado por bus I2C<text:bookmark-end text:name="__RefHeading___deteccion_del_dispositivo_conectado_por_bus_i2c_6"/><text:bookmark-end text:name="deteccion_del_dispositivo_conectado_por_bus_i2c"/></text:h>
      <text:p text:style-name="Text_20_body">Para comprobar si el ESP32 detecta el chip criptográfico (o cualquier otro elemento) conectado a través del bus I2C, el siguiente código es útil para obtener la dirección hexadecimal de los chips con los que se comunica.</text:p>
      <text:p text:style-name="Preformatted_20_Text"><text:line-break/><text:line-break/>#include &lt;Wire.h&gt;<text:line-break/> <text:line-break/>void setup() {<text:line-break/><text:s text:c="2"/>Wire.begin();<text:line-break/><text:s text:c="2"/>Serial.begin(115200);<text:line-break/><text:s text:c="2"/>Serial.println("\nI2C Scanner");<text:line-break/>}<text:line-break/> <text:line-break/>void loop() {<text:line-break/><text:s text:c="2"/>byte error, address;<text:line-break/><text:s text:c="2"/>int nDevices;<text:line-break/><text:s text:c="2"/>Serial.println("Scanning...");<text:line-break/><text:s text:c="2"/>nDevices = 0;<text:line-break/><text:s text:c="2"/>for(address = 1; address &lt; 127; address++ ) {<text:line-break/><text:s text:c="4"/>Wire.beginTransmission(address);<text:line-break/><text:s text:c="4"/>error = Wire.endTransmission();<text:line-break/><text:s text:c="4"/>if (error == 0) {<text:line-break/><text:s text:c="6"/>Serial.print("I2C device found at address 0x");<text:line-break/><text:s text:c="6"/>if (address&lt;16) {<text:line-break/><text:s text:c="8"/>Serial.print("0");<text:line-break/><text:s text:c="6"/>}<text:line-break/><text:s text:c="6"/>Serial.println(address,HEX);<text:line-break/><text:s text:c="6"/>nDevices++;<text:line-break/><text:s text:c="4"/>}<text:line-break/><text:s text:c="4"/>else if (error==4) {<text:line-break/><text:s text:c="6"/>Serial.print("Unknow error at address 0x");<text:line-break/><text:s text:c="6"/>if (address&lt;16) {<text:line-break/><text:s text:c="8"/>Serial.print("0");<text:line-break/><text:s text:c="6"/>}<text:line-break/><text:s text:c="6"/>Serial.println(address,HEX);<text:line-break/><text:s text:c="4"/>}<text:s text:c="4"/><text:line-break/><text:s text:c="2"/>}<text:line-break/><text:s text:c="2"/>if (nDevices == 0) {<text:line-break/><text:s text:c="4"/>Serial.println("No I2C devices found\n");<text:line-break/><text:s text:c="2"/>}<text:line-break/><text:s text:c="2"/>else {<text:line-break/><text:s text:c="4"/>Serial.println("done\n");<text:line-break/><text:s text:c="2"/>}<text:line-break/><text:s text:c="2"/>delay(5000);<text:s text:c="10"/><text:line-break/>}</text:p>
      <text:p text:style-name="Text_20_body">La salida particular en nuestro caso es la siguiente:</text:p>
      <text:p text:style-name="Preformatted_20_Text"><text:line-break/> <text:line-break/><text:line-break/>Scanning... <text:line-break/><text:line-break/>I2C device found at address 0x60 <text:line-break/><text:line-break/>done </text:p>
      <text:p text:style-name="Text_20_body">Por lo que se detecta el chip criptografico. </text:p>
      <text:p text:style-name="Text_20_body">NOTA: Si al tratar de inyectar el código para la detección de dispositivos conectado al bus I2C se obtiene el error A fatal error occurred: Failed to connect to ESP32: Invalid head of packet puede significar que sea necesario pulsar el botón de reset antes de cargar el programa. </text:p>
      <text:h text:style-name="Heading_20_2" text:outline-level="2"><text:bookmark-start text:name="__RefHeading___uso_de_libreria_criptografica_con_el_chip_atecc508a_7"/><text:bookmark-start text:name="uso_de_libreria_criptografica_con_el_chip_atecc508a"/>Uso de librería criptográfica con el chip ATECC508A<text:bookmark-end text:name="__RefHeading___uso_de_libreria_criptografica_con_el_chip_atecc508a_7"/><text:bookmark-end text:name="uso_de_libreria_criptografica_con_el_chip_atecc508a"/></text:h>
      <text:p text:style-name="Text_20_body">Una opción de firmar y verificar mensajes es haciendo uso de la librería criptográfica de Sparkfun. </text:p>
      <text:p text:style-name="Text_20_body">Para usarla, a través del gestor de librerías, instalamos la relativa a Sparkfun Cryptographic, como podemos ver en la imagen.</text:p>
      <text:p text:style-name="Text_20_body"><draw:frame draw:style-name="media" draw:name="librarysparkfun.png Legend" text:anchor-type="as-char" draw:z-index="0" svg:width="27.14625cm" style:rel-width="100%"><draw:text-box><text:p text:style-name="legendcenter"><draw:frame draw:style-name="media" draw:name="librarysparkfun.png" text:anchor-type="as-char" draw:z-index="2" svg:width="27.14625cm" style:rel-width="100%" svg:height="15.71625cm" style:rel-height="scale"><draw:image xlink:href="Pictures/1ca65f1162559222549620226f3674bb.png" xlink:type="simple" xlink:show="embed" xlink:actuate="onLoad"/></draw:frame>librarysparkfun.png</text:p></draw:text-box></draw:frame></text:p>
      <text:p text:style-name="Text_20_body">Una vez está la librería correctamente instalada, se pueden usar los ejemplos para comprobar el funcionamiento del chip, yendo al apartado Ejemplos del IDE de Arduino.</text:p>
      <text:h text:style-name="Heading_20_3" text:outline-level="3"><text:bookmark-start text:name="__RefHeading___ejemplo_1_-_configuracion_del_chip_criptografico_8"/><text:bookmark-start text:name="ejemplo_1_-_configuracion_del_chip_criptografico"/>Ejemplo 1 - Configuración del chip criptográfico<text:bookmark-end text:name="__RefHeading___ejemplo_1_-_configuracion_del_chip_criptografico_8"/><text:bookmark-end text:name="ejemplo_1_-_configuracion_del_chip_criptografico"/></text:h>
      <text:p text:style-name="Text_20_body">Antes de realizar cualquier operación con el chip, es necesario configurarlo para bloquear el acceso a la clave privada, entre otras cosas. Una vez ejecutado el programa de configuración, esta se queda bloquedada para siempre.</text:p>
      <text:p text:style-name="Text_20_body">Al finalizar la ejecución se imprimirá un mensaje indicando la clave pública del chip, la clave privada nunca se va a poder consultar.</text:p>
      <text:p text:style-name="Text_20_body">A continuación vemos un ejemplo de salida:</text:p>
      <text:p text:style-name="Preformatted_20_Text"><text:line-break/>Configuration beginning. <text:line-break/><text:line-break/>Write Config: <text:tab/>Success! <text:line-break/><text:line-break/>Lock Config: <text:tab/>Success! <text:line-break/><text:line-break/>Key Creation: <text:tab/>Success! <text:line-break/><text:line-break/>Lock Data-OTP: <text:tab/>Success! <text:line-break/><text:line-break/>Lock Slot 0: <text:tab/>Success! <text:line-break/><text:line-break/>Configuration done. <text:line-break/><text:line-break/><text:s text:c="2"/><text:line-break/><text:line-break/><text:s text:c="2"/><text:line-break/><text:line-break/>Serial Number: <text:tab/>0123C5C7349171DDEE <text:line-break/><text:line-break/>Rev Number: <text:tab/>00005000 <text:line-break/><text:line-break/>Config Zone: <text:tab/>Locked <text:line-break/><text:line-break/>Data/OTP Zone: <text:tab/>Locked <text:line-break/><text:line-break/>Data Slot 0: <text:tab/>Locked <text:line-break/><text:line-break/><text:s text:c="2"/><text:line-break/><text:line-break/>This device's Public Key: <text:line-break/><text:line-break/><text:s text:c="2"/><text:line-break/><text:line-break/>uint8_t publicKey[64] = { <text:line-break/><text:line-break/>0xB2, 0xAA, 0xE7, 0x84, 0x1D, 0x43, 0x5C, 0xE6, 0x49, 0xFD, 0x26, 0x3B, 0x8D, 0xC2, 0xF8, 0x2A,<text:s text:c="2"/><text:line-break/><text:line-break/>0x20, 0x49, 0x9A, 0xFC, 0xAE, 0xFE, 0x25, 0x1C, 0x6A, 0x90, 0x26, 0xC6, 0x40, 0xC3, 0x4C, 0x5F,<text:s text:c="2"/><text:line-break/><text:line-break/>0x3A, 0x98, 0xAA, 0xA4, 0x2B, 0xFE, 0x46, 0x40, 0x99, 0xB4, 0xC5, 0x26, 0x81, 0x94, 0x6B, 0x18,<text:s text:c="2"/><text:line-break/><text:line-break/>0xDF, 0x3D, 0xE6, 0x18, 0x6D, 0x4C, 0x61, 0xE0, 0x1F, 0xD2, 0x4F, 0x73, 0x80, 0xB2, 0x2E, 0x68 <text:line-break/><text:line-break/>}; </text:p>
      <text:h text:style-name="Heading_20_3" text:outline-level="3"><text:bookmark-start text:name="__RefHeading___ejemplo_2_-_firmar_un_mensaje_9"/><text:bookmark-start text:name="ejemplo_2_-_firmar_un_mensaje"/>Ejemplo 2 - Firmar un mensaje<text:bookmark-end text:name="__RefHeading___ejemplo_2_-_firmar_un_mensaje_9"/><text:bookmark-end text:name="ejemplo_2_-_firmar_un_mensaje"/></text:h>
      <text:p text:style-name="Text_20_body">En este ejemplo, dado un mensaje y usando la clave privada almacenada en el chip, se procederá a realizar la firma digital.</text:p>
      <text:p text:style-name="Text_20_body">Cosas importantes que hay que saber sobre las firmas ECC: </text:p>
      <text:list text:style-name="List_20_1" text:continue-numbering="false">
        <text:list-item>
          <text:p text:style-name="List_20_1_Content_First">Las firmas ECC se crean utilizando una clave privada secreta y el algoritmo de la curva elíptica. Para el propósito de este ejemplo, podemos ignorar la impresión de la clave pública de las llaves en la parte superior - esto es parte de la función printInfo(). Como nota adicional, nunca conoceremos la clave privada del dispositivo. La clave privada de este dispositivo se crea, se almacena y se bloquea dentro del dispositivo. 
</text:p>
        </text:list-item>
        <text:list-item>
          <text:p text:style-name="List_20_1_Content">Las firmas ECC tienen una longitud de 64 bytes. 
</text:p>
        </text:list-item>
        <text:list-item>
          <text:p text:style-name="List_20_1_Content">Contrariamente a la mayoría de las definiciones de las firmas, las firmas ECC son diferentes cada vez. Las ECC incluyen aleatoriedad intencionada en el cálculo, por lo que siempre producirán una nueva firma única. Sin embargo, cada firma que cree pasará la verificación (como veremos más adelante en el ejemplo 3). Pruebe a pulsar “reset” en su Artemis unas cuantas veces y observe cómo cambian los valores de la firma. Mismo mensaje + misma clave privada = nueva firma. 
</text:p>
        </text:list-item>
        <text:list-item>
          <text:p text:style-name="List_20_1_Content_Last">Con el ATECC508A, sólo podemos enviarle 32 bytes de datos para firmar. Si necesitas firmar algo más grande, entonces se recomienda crear primero un hash de 32 bytes de los datos, y luego puedes firmar el hash. Básicamente, cuando envías un montón de datos a un algoritmo de hash (como SHA256), éste siempre responderá con un resumen único de 32 bytes. Es muy similar a la creación de una firma digital, sin embargo no requiere una clave, por lo que cualquiera puede calcular el hash de cualquier dato. Puedes encontrar que para muchos proyectos, 32 bytes son suficientes datos, así que por ahora, no hay necesidad de buscar hashes. </text:p>
        </text:list-item>
      </text:list>
      <text:p text:style-name="Text_20_body">Al firmar el mensaje, obtendremos la siguiente salida:</text:p>
      <text:p text:style-name="Preformatted_20_Text"><text:line-break/>This device's Public Key: <text:line-break/><text:line-break/><text:s text:c="2"/><text:line-break/><text:line-break/>uint8_t publicKey[64] = { <text:line-break/><text:line-break/>0xB2, 0xAA, 0xE7, 0x84, 0x1D, 0x43, 0x5C, 0xE6, 0x49, 0xFD, 0x26, 0x3B, 0x8D, 0xC2, 0xF8, 0x2A,<text:s text:c="2"/><text:line-break/><text:line-break/>0x20, 0x49, 0x9A, 0xFC, 0xAE, 0xFE, 0x25, 0x1C, 0x6A, 0x90, 0x26, 0xC6, 0x40, 0xC3, 0x4C, 0x5F,<text:s text:c="2"/><text:line-break/><text:line-break/>0x3A, 0x98, 0xAA, 0xA4, 0x2B, 0xFE, 0x46, 0x40, 0x99, 0xB4, 0xC5, 0x26, 0x81, 0x94, 0x6B, 0x18,<text:s text:c="2"/><text:line-break/><text:line-break/>0xDF, 0x3D, 0xE6, 0x18, 0x6D, 0x4C, 0x61, 0xE0, 0x1F, 0xD2, 0x4F, 0x73, 0x80, 0xB2, 0x2E, 0x68 <text:line-break/><text:line-break/>}; <text:line-break/><text:line-break/><text:s text:c="2"/><text:line-break/><text:line-break/>uint8_t message[32] = { <text:line-break/><text:line-break/>0x00, 0x01, 0x02, 0x03, 0x04, 0x05, 0x06, 0x07, 0x08, 0x09, 0x0A, 0x0B, 0x0C, 0x0D, 0x0E, 0x0F,<text:s text:c="2"/><text:line-break/><text:line-break/>0x10, 0x11, 0x12, 0x13, 0x14, 0x15, 0x16, 0x17, 0x18, 0x19, 0x1A, 0x1B, 0x1C, 0x1D, 0x1E, 0x1F <text:line-break/><text:line-break/>}; <text:line-break/><text:line-break/><text:s text:c="2"/><text:line-break/><text:line-break/>uint8_t signature[64] = { <text:line-break/><text:line-break/>0xD6, 0xC6, 0x53, 0xB5, 0x8E, 0xD3, 0xFA, 0x4A, 0xD8, 0xB6, 0xAE, 0x9A, 0x0F, 0x71, 0xD3, 0x17,<text:s text:c="2"/><text:line-break/><text:line-break/>0xBB, 0x87, 0x0C, 0xF4, 0xE9, 0xDB, 0xFE, 0x44, 0x05, 0x06, 0x3B, 0xD2, 0x09, 0x6A, 0x68, 0x5C,<text:s text:c="2"/><text:line-break/><text:line-break/>0xC1, 0xF5, 0x1F, 0xB8, 0xD8, 0x44, 0xB3, 0x64, 0x75, 0xEC, 0xE1, 0xD5, 0x8C, 0xFA, 0x26, 0x8A,<text:s text:c="2"/><text:line-break/><text:line-break/>0x89, 0x9B, 0xC2, 0x27, 0x85, 0x94, 0x51, 0xC3, 0xB9, 0xBF, 0xE3, 0x40, 0x57, 0x8E, 0x6D, 0x3B <text:line-break/><text:line-break/>}; </text:p>
      <text:p text:style-name="Text_20_body">La función de la librería usada para realizar la firma digital de un mensaje es <text:span text:style-name="Strong_20_Emphasis">createSignature(mensaje)</text:span>, usando por defecto la clave privada localizada y bloqueada en el chip.</text:p>
      <text:h text:style-name="Heading_20_3" text:outline-level="3"><text:bookmark-start text:name="__RefHeading___ejemplo_3_-_verificacion_de_firma_digital_10"/><text:bookmark-start text:name="ejemplo_3_-_verificacion_de_firma_digital"/>Ejemplo 3 - Verificación de Firma Digital<text:bookmark-end text:name="__RefHeading___ejemplo_3_-_verificacion_de_firma_digital_10"/><text:bookmark-end text:name="ejemplo_3_-_verificacion_de_firma_digital"/></text:h>
      <text:p text:style-name="Text_20_body">En este caso, se dará un mensaje, una clave pública y una firma. Debido a la naturaleza de las claves asimétricas, partiendo de un mensaje firmado por una clave privada, con la clave pública asociada a dicha clave privada podemos verificar que el mensaje está firmado por un usuario particular.</text:p>
      <text:p text:style-name="Text_20_body">La función de la librería usada para realizar la firma digital de un mensaje es <text:span text:style-name="Strong_20_Emphasis">verifySignature(mensaje, mensajeFirmado, clavePublica)</text:span></text:p>
      <text:h text:style-name="Heading_20_3" text:outline-level="3"><text:bookmark-start text:name="__RefHeading___ejemplo_5_-_generacion_de_numeros_aleatorios_11"/><text:bookmark-start text:name="ejemplo_5_-_generacion_de_numeros_aleatorios"/>Ejemplo 5 - Generación de números aleatorios<text:bookmark-end text:name="__RefHeading___ejemplo_5_-_generacion_de_numeros_aleatorios_11"/><text:bookmark-end text:name="ejemplo_5_-_generacion_de_numeros_aleatorios"/></text:h>
      <text:p text:style-name="Text_20_body">Otra función aportada por la librería de Sparkfun y soportada por el chip criptográfico ATECC508A es la generación de números aleatorios de 32 bytes.</text:p>
      <text:p text:style-name="Text_20_body">Un ejemplo de la salida obtenida es la siguiente:</text:p>
      <text:p text:style-name="Preformatted_20_Text"><text:line-break/>Random number: 46 <text:line-break/><text:line-break/>Random number2: 467 <text:line-break/><text:line-break/>Random Byte: 0x1D <text:line-break/><text:line-break/>Random Int: 28715 <text:line-break/><text:line-break/>Random Long: 1027057910 <text:line-break/><text:line-break/>atecc.random32Bytes[32]: F7BC4EAE52BC6B34946B45FAA6EF8E0BBBB8726363F01190BB8F0CAE46F6028D <text:line-break/><text:line-break/><text:s text:c="2"/><text:line-break/><text:line-break/>Random number: 15 <text:line-break/><text:line-break/>Random number2: 201 <text:line-break/><text:line-break/>Random Byte: 0x94 <text:line-break/><text:line-break/>Random Int: 31296 <text:line-break/><text:line-break/>Random Long: -193108556 <text:line-break/><text:line-break/>atecc.random32Bytes[32]: 2BADC5F66F215490697DE8836C85C391088DB2227B76F9A72D9EF5E10F6A71E0 <text:line-break/><text:line-break/><text:s text:c="2"/><text:line-break/><text:line-break/>Random number: 43 <text:line-break/><text:line-break/>Random number2: 441 <text:line-break/><text:line-break/>Random Byte: 0x8 <text:line-break/><text:line-break/>Random Int: 22112 <text:line-break/><text:line-break/>Random Long: -408265483 <text:line-break/><text:line-break/>atecc.random32Bytes[32]: E453A7D19375CFA3A72689B045FC2E1E8C25D3F5217F4607AC4D15F53E2DBCEB <text:line-break/></text:p>
      <text:p text:style-name="Text_20_body">Como podemos ver en los ejemplos, esta librería tiene varias opciones de generar números aleatorios.</text:p>
      <text:list text:style-name="List_20_1" text:continue-numbering="false">
        <text:list-item>
          <text:p text:style-name="List_20_1_Content_First">Generación de número en un intervalo con <text:span text:style-name="Strong_20_Emphasis">random(intervalo)</text:span></text:p>
        </text:list-item>
        <text:list-item>
          <text:p text:style-name="List_20_1_Content">Generación de byte aleatorio con <text:span text:style-name="Strong_20_Emphasis">getRandomByte()</text:span></text:p>
        </text:list-item>
        <text:list-item>
          <text:p text:style-name="List_20_1_Content">Generación de entero (int) aleatorio con <text:span text:style-name="Strong_20_Emphasis">getRandomInt()</text:span></text:p>
        </text:list-item>
        <text:list-item>
          <text:p text:style-name="List_20_1_Content">Generación de long aleatorio con <text:span text:style-name="Strong_20_Emphasis">getRandomLong()</text:span></text:p>
        </text:list-item>
        <text:list-item>
          <text:p text:style-name="List_20_1_Content_Last">Generación de valor de 32 Bytes aleatorio con <text:span text:style-name="Strong_20_Emphasis">updateRandom32Bytes()</text:span></text:p>
        </text:list-item>
      </text:list>
      <text:p text:style-name="Text_20_body">Esta última opción es muy interesante ya que por su naturaleza es prácticamente imposible que se repita un valor generado aleatoriamente de dichas características, por lo que puede ser usado para acompañar mensajes firmados o como parámetro en el intercambio de las claves criptográficas.</text:p>
      <text:h text:style-name="Heading_20_3" text:outline-level="3"><text:bookmark-start text:name="__RefHeading___resolucion_de_errores_12"/><text:bookmark-start text:name="resolucion_de_errores1"/>Resolución de errores<text:bookmark-end text:name="__RefHeading___resolucion_de_errores_12"/><text:bookmark-end text:name="resolucion_de_errores1"/></text:h>
      <text:p text:style-name="Text_20_body">Si durante la ejecución de algún código donde imprimamos algo por el Serial no se ven los datos o se ven extraños caracteres, en primer lugar hay que comprobar si los baudios concuerdan con los especificados en el <text:span text:style-name="Strong_20_Emphasis">Serial.begin(numBaudios)</text:span>.</text:p>
      <text:p text:style-name="Text_20_body">Si el número es el mismo entre el monitor serial y el serial begin y sigue sin verse nada, es posible que la placa esté tardando demasiado en abrir el serial, sigue la ejecución del código y cuando el serial está abierto ya no hay nada que imprimir por él. Para evitar esto, si se da, hay dos opciones:</text:p>
      <text:list text:style-name="List_20_1" text:continue-numbering="false">
        <text:list-item>
          <text:p text:style-name="List_20_1_Content_First">Poner un <text:span text:style-name="Strong_20_Emphasis">delay()</text:span> después del <text:span text:style-name="Strong_20_Emphasis">Serial.begin()</text:span> con un tiempo lo suficientemente alto para que dé tiempo a iniciarse el serial antes de seguir ejecutando el resto del código. Tiene el inconveniente de no ser una buena práctica que puede dar lugar a código no paralelizable.
</text:p>
        </text:list-item>
        <text:list-item>
          <text:p text:style-name="List_20_1_Content_Last">La otra opción es usar un <text:span text:style-name="Strong_20_Emphasis">while (!Serial)</text:span> después del serial.begin, con el problema de que si no se abre un serial monitor el código no avanzará. </text:p>
        </text:list-item>
      </text:list>
      <text:p text:style-name="Text_20_body">Otra opción de depuración es usar el comando <text:span text:style-name="Strong_20_Emphasis">dmesg –w</text:span> es util al trabajar con embebidos, muestra si ha habido errores al subir el codigo a la placa. </text:p>
      <text:h text:style-name="Heading_20_2" text:outline-level="2"><text:bookmark-start text:name="__RefHeading___instalacion_del_ace_framework_en_el_esp32_13"/><text:bookmark-start text:name="instalacion_del_ace_framework_en_el_esp32"/>Instalación del ACE Framework en el ESP32<text:bookmark-end text:name="__RefHeading___instalacion_del_ace_framework_en_el_esp32_13"/><text:bookmark-end text:name="instalacion_del_ace_framework_en_el_esp32"/></text:h>
      <text:p text:style-name="Text_20_body">Para comenzar este proceso, es conveniente instalar en el ordenador donde se trabaje el framework Mongoose OS, utilizado para el desarrollo de firmware. </text:p>
      <text:p text:style-name="Text_20_body">Para la instalación de Mongoose OS en Linux se siguen los siguientes comando:</text:p>
      <text:p text:style-name="Preformatted_20_Text"><text:line-break/>sudo add-apt-repository ppa:mongoose-os/mos<text:line-break/>sudo apt-get update<text:line-break/>sudo apt-get install mos</text:p>
      <text:p text:style-name="Text_20_body">Y ejecutando <text:span text:style-name="Strong_20_Emphasis">mos</text:span> en la terminal, se abrirá en nuestro navegador en la dirección <text:a xlink:type="simple" xlink:href="http://127.0.0.1:1992/" text:style-name="Internet_20_link" text:visited-style-name="Visited_20_Internet_20_Link">http://127.0.0.1:1992/</text:a> una interfaz gráfica para trabajar con él.</text:p>
      <text:p text:style-name="Text_20_body">Desde esta interfaz, después de configurarla correctamente escogiendo el puerto y la placa con la que se está trabajando, nos tenemos que situar en la carpeta donde se encuentre descargado el proyecto y ejecutar <text:span text:style-name="Strong_20_Emphasis">mos build</text:span>.</text:p>
      <text:p text:style-name="Text_20_body">Una vez termine, ya flasheamos la memoria del ESP32 con el comando <text:span text:style-name="Strong_20_Emphasis">mos flash</text:span>. Tras esto, y como último paso tenemos que configurar la placa para que se conecte a una dirección WiFi, usando el comando <text:span text:style-name="Strong_20_Emphasis">mos wifi \&lt;NOMBREDELARED&gt; &lt;CONSTRASEÑA&gt;</text:span>. Una vez se haya conectado, veremos por la terminal la dirección IP del dispositivo, por lo que con esta dirección y sabiendo que es el puerto 8000 el que se encuentra abierto (se puede comprobar haciendo uso del comando <text:span text:style-name="Strong_20_Emphasis">nmap</text:span> o bien buscando en el código que hemos flasheado en la placa), sólo falta instalar el Authorization Server y el Client en nuestra máquina local, y hacer que ambas instancias apunten al ESP32 con el Authorization Server.</text:p>
      <text:h text:style-name="Heading_20_3" text:outline-level="3"><text:bookmark-start text:name="__RefHeading___problemas_en_mongoose_14"/><text:bookmark-start text:name="problemas_en_mongoose"/>Problemas en Mongoose<text:bookmark-end text:name="__RefHeading___problemas_en_mongoose_14"/><text:bookmark-end text:name="problemas_en_mongoose"/></text:h>
      <text:p text:style-name="Text_20_body">Para construir el firmware usando el comando <text:span text:style-name="Strong_20_Emphasis">mos build</text:span> se usa un servidor cloud proporcionado por Mongoose. En algunas ocasiones, el certificado x509 expira, por lo que si se ejecuta el comando se devolverá el siguiente mensaje de error:</text:p>
      <text:p text:style-name="Preformatted_20_Text"><text:line-break/>Error: Post https://build.mongoose-os.com/api/fwbuild/2.20.0/build: x509: certificate has expired or is not yet valid<text:line-break/>/build/mos-Wt49Ss/mos-2.20.0+0278853~focal0/cli/build_remote.go:329: <text:line-break/>/build/mos-Wt49Ss/mos-2.20.0+0278853~focal0/cli/build.go:278: <text:line-break/>/build/mos-Wt49Ss/mos-2.20.0+0278853~focal0/cli/build.go:221: <text:line-break/>/build/mos-Wt49Ss/mos-2.20.0+0278853~focal0/cli/main.go:194: build failed<text:line-break/>exit status 1</text:p>
      <text:p text:style-name="Text_20_body">Para abordar este problema hay dos enfoques, el primero construir el firmware localmente con el comando <text:span text:style-name="Strong_20_Emphasis">mos build --local --platform esp32</text:span> desde la terminal de nuestro ordenador. La parte negativa es que para construir el firmware localmente se necesitan muchos recursos por lo que cada ejecución es muy lenta. Existe otra manera de construir el firmware localmente siguiendo las instrucciones del enlace:</text:p>
      <text:p text:style-name="Preformatted_20_Text"><text:line-break/>https://github.com/v-kiniv/mos-native</text:p>
      <text:p text:style-name="Text_20_body">Si se quiere evitar tener que construir las imágenes localmente, con el esfuerzo y el tiempo que conlleva, la otra opción es contactar con los administradores de la nube de mongoose para que la vuelvan a levantar los certificados, ya que en muchas ocasiones puedes ser el primero en darte cuenta de que han caducado. Para ello, acceder al siguiente grupo y avisar del fallo.</text:p>
      <text:p text:style-name="Preformatted_20_Text"><text:line-break/>https://gitter.im/cesanta/mongoose-os?at=5a7e25adce68c3bc7469008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training:preparacionprogramacionesp32</dc:title>
  </office:meta>
</office:document-meta>
</file>