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11d54d4aa3ff9c99e4270a47a04137.png"/>
  <manifest:file-entry manifest:media-type="image/png" manifest:full-path="Pictures/3f21b8db8165fd57da13e366e8a674b7.png"/>
  <manifest:file-entry manifest:media-type="image/png" manifest:full-path="Pictures/e47c995763bd9faf88d625b26fdddd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manual_wiki"/><text:bookmark-start text:name="__RefHeading___getting_started_1"/><text:bookmark-start text:name="getting_started"/>Getting Started<text:bookmark-end text:name="__RefHeading___getting_started_1"/><text:bookmark-end text:name="getting_started"/></text:h>
      <text:p text:style-name="Text_20_body">This knowledge base runs on <text:span text:style-name="Emphasis">DokuWiki</text:span> with <text:span text:style-name="Strong_20_Emphasis">Markdown syntax enabled</text:span>.</text:p>
      <text:list text:style-name="List_20_1" text:continue-numbering="false">
        <text:list-item>
          <text:p text:style-name="List_20_1_Content_First">By default, all areas except <text:span text:style-name="Source_20_Text">/public</text:span> and <text:span text:style-name="Source_20_Text">/wiki</text:span> are private.</text:p>
        </text:list-item>
        <text:list-item>
          <text:p text:style-name="List_20_1_Content">Access is granted by administrators to specific areas of the Wiki. Whenever you need access to new wiki sections, contact <text:span text:style-name="Strong_20_Emphasis">afeijoo@odins.es</text:span> or <text:span text:style-name="Strong_20_Emphasis">jsanchez@odins.es</text:span>.</text:p>
        </text:list-item>
        <text:list-item>
          <text:p text:style-name="List_20_1_Content_Last">Broadly speaking, pages and media are structured in folders and sub-folders.<text:line-break/><text:line-break/><text:span text:style-name="Strong_20_Emphasis">Navigate</text:span><text:line-break/>On the left hand side of the Wiki you have the sidebar, showing the site-tree with all the folders and pages you have access to. You can also use <text:span text:style-name="Source_20_Text">Sitemap</text:span>on the top-right hand drop-down menu to get a bigger version on the tree.</text:p>
        </text:list-item>
      </text:list>
      <text:p text:style-name="Text_20_body"><draw:frame draw:style-name="mediacenter" draw:name="0" text:anchor-type="paragraph" draw:z-index="0" svg:width="10.583333333333cm" svg:height="11.660735735736cm"><draw:image xlink:href="Pictures/1b11d54d4aa3ff9c99e4270a47a04137.png" xlink:type="simple" xlink:show="embed" xlink:actuate="onLoad"/></draw:frame></text:p>
      <text:p text:style-name="Text_20_body"><text:span text:style-name="Strong_20_Emphasis">Create a new page</text:span><text:line-break/>New pages are created specifying the new URI of the resource --e.g. <text:span text:style-name="Source_20_Text">https://wiki.odins.es/public/development/new_page</text:span>. Once we enter the URI on our browser we are prompted with the following message:</text:p>
      <text:p text:style-name="Text_20_body"><draw:frame draw:style-name="mediacenter" draw:name="1" text:anchor-type="paragraph" draw:z-index="1" svg:width="26.458333333333cm" style:rel-width="100%" svg:height="3.5517219708396cm" style:rel-height="scale"><draw:image xlink:href="Pictures/3f21b8db8165fd57da13e366e8a674b7.png" xlink:type="simple" xlink:show="embed" xlink:actuate="onLoad"/></draw:frame></text:p>
      <text:p text:style-name="Text_20_body">We click on the <text:span text:style-name="Strong_20_Emphasis">pencil symbol</text:span> on the right hand side menu to start editing the page and write whatever we want. The page will be created after saving.</text:p>
      <text:p text:style-name="Text_20_body"><text:span text:style-name="Strong_20_Emphasis">Edit the page</text:span><text:line-break/>Do not worry about using Markdown. The page editor has a toolbar just like MS Word to edit the text, create tables, bullet lists, etc.</text:p>
      <text:p text:style-name="Text_20_body"><draw:frame draw:style-name="mediacenter" draw:name="2" text:anchor-type="paragraph" draw:z-index="2" svg:width="18.520833333333cm" style:rel-width="100%" svg:height="5.7456029691385cm" style:rel-height="scale"><draw:image xlink:href="Pictures/e47c995763bd9faf88d625b26fdddd14.png" xlink:type="simple" xlink:show="embed" xlink:actuate="onLoad"/></draw:frame></text:p>
      <text:p text:style-name="Text_20_body"><text:span text:style-name="Strong_20_Emphasis">Advanced features</text:span><text:line-break/>If it's your first time using DokuWiki, please check the <text:a xlink:type="simple" xlink:href="https://wiki.odins.es/wiki/dokuwiki" text:style-name="Internet_20_link" text:visited-style-name="Visited_20_Internet_20_Link">DokuWiki foler</text:a> to learn Dokuwiki advanced features.</text:p>
      <text:p text:style-name="Text_20_body"><text:span text:style-name="Strong_20_Emphasis">Access to Media files</text:span> such as images or PDFs behaves exactly the same way as regular pages. You'll only access those files if you were given permissions.</text:p>
      <text:h text:style-name="Heading_20_2" text:outline-level="2"><text:bookmark-start text:name="__RefHeading___use_the_search_bar_2"/><text:bookmark-start text:name="use_the_search_bar"/>Use the Search Bar!<text:bookmark-end text:name="__RefHeading___use_the_search_bar_2"/><text:bookmark-end text:name="use_the_search_bar"/></text:h>
      <text:p text:style-name="Text_20_body">The search bar at the top of this page is quite powerful. We encourage you to use it instead of wasting time browsing the site tre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manual_wiki</dc:title>
  </office:meta>
</office:document-meta>
</file>